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La Capital - Rosario">
        <table:table-row>
          <table:table-cell office:value-type="string">
            <text:p>Date</text:p>
          </table:table-cell>
          <table:table-cell office:value-type="string">
            <text:p>Noticia</text:p>
          </table:table-cell>
          <table:table-cell office:value-type="string">
            <text:p>Crónica</text:p>
          </table:table-cell>
          <table:table-cell office:value-type="string">
            <text:p>Informe</text:p>
          </table:table-cell>
          <table:table-cell office:value-type="string">
            <text:p>Opinión</text:p>
          </table:table-cell>
          <table:table-cell office:value-type="string">
            <text:p>Otro Contenido Audiovisual</text:p>
          </table:table-cell>
        </table:table-row>
        <table:table-row>
          <table:table-cell office:value-type="date" office:date-value="2016-08-01"/>
          <table:table-cell office:value-type="float" office:value="0.0"/>
          <table:table-cell office:value-type="float" office:value="0.0"/>
          <table:table-cell office:value-type="float" office:value="0.03333978702807357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2"/>
          <table:table-cell office:value-type="float" office:value="0.0"/>
          <table:table-cell office:value-type="float" office:value="0.0"/>
          <table:table-cell office:value-type="float" office:value="0.0133410777670216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3"/>
          <table:table-cell office:value-type="float" office:value="0.0"/>
          <table:table-cell office:value-type="float" office:value="0.0"/>
          <table:table-cell office:value-type="float" office:value="0.29478412391093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  <table:table-cell office:value-type="float" office:value="0.0"/>
          <table:table-cell office:value-type="float" office:value="0.0"/>
          <table:table-cell office:value-type="float" office:value="0.2170609874152952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7"/>
          <table:table-cell office:value-type="float" office:value="0.0"/>
          <table:table-cell office:value-type="float" office:value="0.0"/>
          <table:table-cell office:value-type="float" office:value="0.0768867376573088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01471184252984833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0"/>
          <table:table-cell office:value-type="float" office:value="0.035740561471442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0395546950629235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4"/>
          <table:table-cell office:value-type="float" office:value="0.034515650209745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6"/>
          <table:table-cell office:value-type="float" office:value="0.0706111648919006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8"/>
          <table:table-cell office:value-type="float" office:value="0.03803678606001936"/>
          <table:table-cell office:value-type="float" office:value="0.0"/>
          <table:table-cell office:value-type="float" office:value="0.22499774120684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9"/>
          <table:table-cell office:value-type="float" office:value="0.06960438851242336"/>
          <table:table-cell office:value-type="float" office:value="0.09165795417876735"/>
          <table:table-cell office:value-type="float" office:value="0.0"/>
          <table:table-cell office:value-type="float" office:value="0.009757986447241046"/>
          <table:table-cell office:value-type="float" office:value="0.0"/>
        </table:table-row>
        <table:table-row>
          <table:table-cell office:value-type="date" office:date-value="2016-08-20"/>
          <table:table-cell office:value-type="float" office:value="0.3147492739593417"/>
          <table:table-cell office:value-type="float" office:value="0.0"/>
          <table:table-cell office:value-type="float" office:value="0.1375566311713456"/>
          <table:table-cell office:value-type="float" office:value="0.010822846079380445"/>
          <table:table-cell office:value-type="float" office:value="0.0"/>
        </table:table-row>
        <table:table-row>
          <table:table-cell office:value-type="date" office:date-value="2016-08-21"/>
          <table:table-cell office:value-type="float" office:value="0.22518231687641174"/>
          <table:table-cell office:value-type="float" office:value="0.037488222007099066"/>
          <table:table-cell office:value-type="float" office:value="0.0664782187802516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2"/>
          <table:table-cell office:value-type="float" office:value="0.472354953210713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3"/>
          <table:table-cell office:value-type="float" office:value="0.0"/>
          <table:table-cell office:value-type="float" office:value="0.0"/>
          <table:table-cell office:value-type="float" office:value="0.260243949661181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4"/>
          <table:table-cell office:value-type="float" office:value="0.0"/>
          <table:table-cell office:value-type="float" office:value="0.0"/>
          <table:table-cell office:value-type="float" office:value="0.2252287834785414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5"/>
          <table:table-cell office:value-type="float" office:value="0.3054791868344627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6"/>
          <table:table-cell office:value-type="float" office:value="0.482602129719264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7"/>
          <table:table-cell office:value-type="float" office:value="0.012463375282349145"/>
          <table:table-cell office:value-type="float" office:value="0.0"/>
          <table:table-cell office:value-type="float" office:value="0.275869635366247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8"/>
          <table:table-cell office:value-type="float" office:value="0.0"/>
          <table:table-cell office:value-type="float" office:value="0.0"/>
          <table:table-cell office:value-type="float" office:value="0.250547918683446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9"/>
          <table:table-cell office:value-type="float" office:value="0.14622007099064213"/>
          <table:table-cell office:value-type="float" office:value="0.0"/>
          <table:table-cell office:value-type="float" office:value="0.0"/>
          <table:table-cell office:value-type="float" office:value="0.009816069699903195"/>
          <table:table-cell office:value-type="float" office:value="0.0"/>
        </table:table-row>
        <table:table-row>
          <table:table-cell office:value-type="date" office:date-value="2016-08-30"/>
          <table:table-cell office:value-type="float" office:value="0.2174766053565666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31"/>
          <table:table-cell office:value-type="float" office:value="0.477470151661826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8"/>
        </table:table-row>
        <table:table-row>
          <table:table-cell office:value-type="date" office:date-value="2016-10-09"/>
        </table:table-row>
        <table:table-row>
          <table:table-cell office:value-type="date" office:date-value="2016-10-10"/>
        </table:table-row>
        <table:table-row>
          <table:table-cell office:value-type="date" office:date-value="2016-10-11"/>
        </table:table-row>
        <table:table-row>
          <table:table-cell office:value-type="date" office:date-value="2016-10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1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Rosario 12">
        <table:table-row>
          <table:table-cell office:value-type="string">
            <text:p>Date</text:p>
          </table:table-cell>
          <table:table-cell office:value-type="string">
            <text:p>Noticia</text:p>
          </table:table-cell>
          <table:table-cell office:value-type="string">
            <text:p>Crónica</text:p>
          </table:table-cell>
          <table:table-cell office:value-type="string">
            <text:p>Informe</text:p>
          </table:table-cell>
          <table:table-cell office:value-type="string">
            <text:p>Opinión</text:p>
          </table:table-cell>
          <table:table-cell office:value-type="string">
            <text:p>Otro Contenido Audiovisual</text:p>
          </table:table-cell>
        </table:table-row>
        <table:table-row>
          <table:table-cell office:value-type="date" office:date-value="2016-08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3"/>
          <table:table-cell office:value-type="float" office:value="0.0365405405405405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1244165170556553"/>
          <table:table-cell office:value-type="float" office:value="0.0"/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</table:table-row>
        <table:table-row>
          <table:table-cell office:value-type="date" office:date-value="2016-08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0"/>
          <table:table-cell office:value-type="float" office:value="0.0"/>
          <table:table-cell office:value-type="float" office:value="0.706097297297297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4"/>
          <table:table-cell office:value-type="float" office:value="0.0"/>
          <table:table-cell office:value-type="float" office:value="0.0"/>
          <table:table-cell office:value-type="float" office:value="0.590174174174174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9"/>
        </table:table-row>
        <table:table-row>
          <table:table-cell office:value-type="date" office:date-value="2016-08-20"/>
          <table:table-cell office:value-type="float" office:value="0.03172506082725061"/>
          <table:table-cell office:value-type="float" office:value="0.570924574209245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1"/>
          <table:table-cell office:value-type="float" office:value="0.0"/>
          <table:table-cell office:value-type="float" office:value="0.569719737626714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2"/>
          <table:table-cell office:value-type="float" office:value="0.015834881320949432"/>
          <table:table-cell office:value-type="float" office:value="0.0"/>
          <table:table-cell office:value-type="float" office:value="0.03455108359133127"/>
          <table:table-cell office:value-type="float" office:value="0.0076904024767801855"/>
          <table:table-cell office:value-type="float" office:value="0.0"/>
        </table:table-row>
        <table:table-row>
          <table:table-cell office:value-type="date" office:date-value="2016-08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5"/>
          <table:table-cell office:value-type="float" office:value="0.03696456828345373"/>
          <table:table-cell office:value-type="float" office:value="0.0"/>
          <table:table-cell office:value-type="float" office:value="0.60470313037495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6"/>
          <table:table-cell office:value-type="float" office:value="0.67622737975109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7758743169398907"/>
          <table:table-cell office:value-type="float" office:value="0.0"/>
        </table:table-row>
        <table:table-row>
          <table:table-cell office:value-type="date" office:date-value="2016-08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5865321224352505"/>
          <table:table-cell office:value-type="float" office:value="0.0"/>
        </table:table-row>
        <table:table-row>
          <table:table-cell office:value-type="date" office:date-value="2016-08-29"/>
          <table:table-cell office:value-type="float" office:value="0.03224837939269873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30"/>
          <table:table-cell office:value-type="float" office:value="0.0"/>
          <table:table-cell office:value-type="float" office:value="0.6140952380952381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31"/>
          <table:table-cell office:value-type="float" office:value="0.6025138888888889"/>
          <table:table-cell office:value-type="float" office:value="0.0"/>
          <table:table-cell office:value-type="float" office:value="0.0"/>
          <table:table-cell office:value-type="float" office:value="0.078"/>
          <table:table-cell office:value-type="float" office:value="0.0"/>
        </table:table-row>
        <table:table-row>
          <table:table-cell office:value-type="date" office:date-value="2016-09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1"/>
        </table:table-row>
        <table:table-row>
          <table:table-cell office:value-type="date" office:date-value="2016-09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4"/>
        </table:table-row>
        <table:table-row>
          <table:table-cell office:value-type="date" office:date-value="2016-09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9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0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11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